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Nijmeegse Wijnfeesten van 4 tot en met 6 september 2026 - Julianapar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Evenementenvergunning (Juliana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82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9-07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826/8f2d52d8-aff3-4c9f-936e-e035488014bf.pdf" xlink:type="simple">https://besluitenapv.nijmegen.nl/ZD2600088826/8f2d52d8-aff3-4c9f-936e-e035488014b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2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Nijmeegse Wijnfeesten van 4 tot en met 6 september 2026 - Julianapark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44</meta:user-defined>
    <meta:user-defined meta:name="OVERHEIDop.GmbID/DC.identifier">gmb-2026-383244</meta:user-defined>
    <meta:user-defined meta:name="OVERHEIDop.versieInformatie"/>
  </office:meta>
</office:document-meta>
</file>