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ss - Melding Besluit activiteiten leefomgeving (Bal) - Dommelstraat 1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ss delen mee dat zij de volgende melding hebben ontvangen:</text:p>
            <text:p text:style-name="common-al">Voor: het opslaan van diesel en vloeistoffen die niet brandbaar zijn in bovengrondse opslagtanks</text:p>
            <text:p text:style-name="common-al">Locatie:  Dommelstraat 1, 5347 JK Oss</text:p>
            <text:p text:style-name="common-al">DSO-kenmerk:  2026070601611</text:p>
            <text:p text:style-name="common-al">Zaaknummer:  Z/510385</text:p>
            <text:p text:style-name="common-al">Datum ontvangen:  6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32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0385</meta:user-defined>
    <dc:language>nl</dc:language>
    <meta:user-defined meta:name="OVERHEIDop.locatietype/OVERHEIDop.gebiedsmarkering">Adres</meta:user-defined>
    <meta:user-defined meta:name="DC.title">Gemeente Oss - Melding Besluit activiteiten leefomgeving (Bal) - Dommelstraat 1 Os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41</meta:user-defined>
    <meta:user-defined meta:name="OVERHEIDop.GmbID/DC.identifier">gmb-2026-383241</meta:user-defined>
    <meta:user-defined meta:name="OVERHEIDop.versieInformatie"/>
  </office:meta>
</office:document-meta>
</file>