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Buurt BBQ Heiligenbuurt, Lindanusstraat 5, 6001CP We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Weert maakt bekend dat de evenementenvergunning is verleend voor het 22-08-2026 Buurt BBQ Heiligenbuurt op locatie Lindanusstraat 5, 6001CP Weert.</text:p>
            <text:p text:style-name="common-al">Het evenement 22-08-2026 Buurt BBQ Heiligenbuurt, Lindanusstraat 5, 6001CP Weert, vindt plaats op <text:span text:style-name="nadrukvet">zaterdag</text:span><text:span text:style-name="nadrukvet">22 augustus 2026</text:span> van <text:span text:style-name="nadrukvet">17:00 uur</text:span> tot en met <text:span text:style-name="nadrukvet">00:00 uur</text:span>. De evenementenvergunning is geregistreerd onder zaaknummer Z2026-00001724. Het besluit is op 10 augustus 2026 genomen en bekend gemaakt (verzonden) aan de aanvrager</text:p>
            <text:p text:style-name="common-al">
            <text:span text:style-name="nadrukvet">Stukken inzien</text:span>
          </text:p>
            <text:p text:style-name="common-al">De stukken liggen gedurende zes weken ter inzage. U kunt deze stukken op afspraak inzien. Voor meer informatie kunt u contact opnemen met de gemeente Weert via gemeente@weert.nl of telefoonnummer 0495-575 000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U kunt schriftelijk of digitaal bezwaar indienen. Dit bezwaarschrift stuurt u naar de burgemeester van de gemeente Weert, Postbus 950, 6000AZ of digitaal door een e-mail te sturen naar het e-mailadres gemeente@weert.nl.</text:p>
            <text:p text:style-name="common-al">In het bezwaarschrift schrijft u tegen welk besluit u bezwaar maakt en waarom u het niet eens bent met het besluit. Denkt u eraan dat u het bezwaarschrift (digitaal) ondertekent en dat u uw naam en adres vermeldt. De uiterste datum om het bezwaarschrift in te dienen, is zes weken na de datum waarop wij het besluit verzonden.</text:p>
            <text:p text:style-name="last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38323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3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3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eert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724</meta:user-defined>
    <meta:user-defined meta:name="DCTERMS.abstract">Betreft:  Besluit op locatie Lindanusstraat 5, 6001CP Weert</meta:user-defined>
    <dc:language>nl</dc:language>
    <meta:user-defined meta:name="OVERHEIDop.locatietype/OVERHEIDop.gebiedsmarkering">Punt</meta:user-defined>
    <meta:user-defined meta:name="DC.title">Toestemming voor het Buurt BBQ Heiligenbuurt, Lindanusstraat 5, 6001CP Weer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236</meta:user-defined>
    <meta:user-defined meta:name="OVERHEIDop.GmbID/DC.identifier">gmb-2026-383236</meta:user-defined>
    <meta:user-defined meta:name="OVERHEIDop.versieInformatie"/>
  </office:meta>
</office:document-meta>
</file>