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Sloopmelding Marijkelaan 24, 6129AC Urmond (Z2026-0000086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melding:</text:span>
          </text:p>
            <text:p text:style-name="common-al">Burgemeester en wethouders van de gemeente Stein stellen u in kennis van de Sloopmelding geregistreerd onder nummer Z2026-00000868 voor het verwijderen van asbesthoudende materialen op het perceel gelegen aan Marijkelaan 24, 6129AC Urmond. De kennisgeving houdt in dat de ingediende Sloopmelding voldoet aan de vastgestelde regels.</text:p>
            <text:p text:style-name="common-al"/>
            <text:p text:style-name="common-al">
            <text:span text:style-name="nadrukvet">Rechtsbescherming:</text:span>
          </text:p>
            <text:p text:style-name="common-al">Voorgenoemde melding is geen besluit in de zin van de Algemene Wet Bestuursrecht. Het indienen van een zienswijze, bezwaar en beroep daartegen is dan ook niet mogelijk. De melding kan wel worden ingezien tijdens de reguliere openingstijden van het gemeentehuis, Stadhouderlaan 200 te Stein.</text:p>
            <text:p text:style-name="last-al">Voor nadere informatie kun t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832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tein</meta:user-defined>
    <meta:user-defined meta:name="OVERHEIDop.Rubriek/DC.type">omgevingsmeld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0868</meta:user-defined>
    <meta:user-defined meta:name="DCTERMS.abstract">Betreft: Melding op locatie Marijkelaan 24, 6129AC Urmond</meta:user-defined>
    <dc:language>nl</dc:language>
    <meta:user-defined meta:name="OVERHEIDop.locatietype/OVERHEIDop.gebiedsmarkering">Vlak</meta:user-defined>
    <meta:user-defined meta:name="DC.title">Kennisgeving Sloopmelding Marijkelaan 24, 6129AC Urmond (Z2026-00000868)</meta:user-defined>
    <meta:user-defined meta:name="DCTERMS.W3CDTF/DCTERMS.available">2026-08-12</meta:user-defined>
    <meta:user-defined meta:name="DCTERMS.W3CDTF/OVERHEIDop.jaargang">2026</meta:user-defined>
    <meta:user-defined meta:name="OVERHEIDop.publicationIssue">383233</meta:user-defined>
    <meta:user-defined meta:name="OVERHEIDop.GmbID/DC.identifier">gmb-2026-383233</meta:user-defined>
    <meta:user-defined meta:name="OVERHEIDop.versieInformatie"/>
  </office:meta>
</office:document-meta>
</file>