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garagedeur naar een gevelkozijnen het intern wijzigen van de woning (muurdoorbraken) - Hofdijck 48 2341ND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Hofdijck 48 2341ND Oegstgeest het wijzigen van de garagedeur naar een gevelkozijnen - het intern wijzigen van de woning (muurdoorbraken) (10-08-2026/ Z/26/241949)</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832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1949</meta:user-defined>
    <meta:user-defined meta:name="DCTERMS.abstract">het wijzigen van de garagedeur naar een gevelkozijnen het intern wijzigen van de woning (muurdoorbraken)</meta:user-defined>
    <dc:language>nl</dc:language>
    <meta:user-defined meta:name="OVERHEIDop.locatietype/OVERHEIDop.gebiedsmarkering">Vlak</meta:user-defined>
    <meta:user-defined meta:name="OVERHEIDop.locatietype/OVERHEIDop.gebiedsmarkering">Punt</meta:user-defined>
    <meta:user-defined meta:name="DC.title">Toestemming voor het wijzigen van de garagedeur naar een gevelkozijnen het intern wijzigen van de woning (muurdoorbraken) - Hofdijck 48 2341ND Oegstgeest</meta:user-defined>
    <meta:user-defined meta:name="DCTERMS.W3CDTF/DCTERMS.available">2026-08-12</meta:user-defined>
    <meta:user-defined meta:name="DCTERMS.W3CDTF/OVERHEIDop.jaargang">2026</meta:user-defined>
    <meta:user-defined meta:name="OVERHEIDop.externeBijlage">OEGSTGEEST_202608_GFO_ZAKEN_835515_00. Omgeving...|exb-2026-28574</meta:user-defined>
    <meta:user-defined meta:name="OVERHEIDop.publicationIssue">383232</meta:user-defined>
    <meta:user-defined meta:name="OVERHEIDop.GmbID/DC.identifier">gmb-2026-383232</meta:user-defined>
    <meta:user-defined meta:name="OVERHEIDop.versieInformatie"/>
  </office:meta>
</office:document-meta>
</file>