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Handmolen 1035 AP Amsterdam, Paltrok 1035 AE Amsterdam, Rosmolen 1035 CA Amsterdam, Schipmolen 1035 CE Amsterdam, Watermole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noveren van vijf galerijflats (Handmolen, Paltrok, Rosmolen, Schipmolen en Watermolen) in de Molenwijk</text:p>
            <text:p text:style-name="common-al">Besluit: verleend</text:p>
            <text:p text:style-name="common-al">Besluit verzonden op: 07-08-2026</text:p>
            <text:p text:style-name="common-al">Zaakadres: Handmolen 1035AP Amsterdam, Paltrok 1035AE Amsterdam, Rosmolen 1035CA Amsterdam, Schipmolen 1035CE Amsterdam, Watermolen Amsterdam</text:p>
            <text:p text:style-name="common-al">Zaaknummer: Z2026-013612</text:p>
            <text:p text:style-name="common-al">DSO-nummer: 202603250052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wabovergunningensdn@amsterdam.nl?Subject=Dossiernummer Z2026-013612" xlink:type="simple">wabovergunningensdn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7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23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3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3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3612</meta:user-defined>
    <meta:user-defined meta:name="DCTERMS.abstract">renoveren van vijf galerijflats (Handmolen, Paltrok, Rosmolen, Schipmolen en Watermolen) in de Molenwijk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mgevingsvergunning reguliere procedure verleend Handmolen 1035 AP Amsterdam, Paltrok 1035 AE Amsterdam, Rosmolen 1035 CA Amsterdam, Schipmolen 1035 CE Amsterdam, Watermolen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231</meta:user-defined>
    <meta:user-defined meta:name="OVERHEIDop.GmbID/DC.identifier">gmb-2026-383231</meta:user-defined>
    <meta:user-defined meta:name="OVERHEIDop.versieInformatie"/>
  </office:meta>
</office:document-meta>
</file>