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Ingekomen aanvraag - Fleringen, Oude Maatsweg 11 7666LN Fleringen, Oude Maatsweg 11: spelen  versterkte muziek met DJ tijdens open dag en jubileumfeest KI Service Twente </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Fleringen, Oude Maatsweg 11</text:p>
            <text:p text:style-name="common-al">
            <text:span text:style-name="nadrukvet">Wat:</text:span> het spelen van versterkte muziek met DJ tijdens open dag en jubileumfeest KI Service Twente </text:p>
            <text:p text:style-name="common-al">
            <text:span text:style-name="nadrukvet">Wanneer:</text:span> 05-09-2026 </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8322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2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2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T-2026-001432</meta:user-defined>
    <meta:user-defined meta:name="DCTERMS.abstract">het spelen van versterkte muziek met DJ tijdens open dag en jubileumfeest KI Service Twente 5 september 2026</meta:user-defined>
    <dc:language>nl</dc:language>
    <meta:user-defined meta:name="OVERHEIDop.locatietype/OVERHEIDop.gebiedsmarkering">Punt</meta:user-defined>
    <meta:user-defined meta:name="DC.title">Gemeente Tubbergen - Ingekomen aanvraag - Fleringen, Oude Maatsweg 11 7666LN Fleringen, Oude Maatsweg 11: spelen  versterkte muziek met DJ tijdens open dag en jubileumfeest KI Service Twente</meta:user-defined>
    <meta:user-defined meta:name="DCTERMS.W3CDTF/DCTERMS.available">2026-08-18</meta:user-defined>
    <meta:user-defined meta:name="DCTERMS.W3CDTF/OVERHEIDop.jaargang">2026</meta:user-defined>
    <meta:user-defined meta:name="OVERHEIDop.publicationIssue">383226</meta:user-defined>
    <meta:user-defined meta:name="OVERHEIDop.GmbID/DC.identifier">gmb-2026-383226</meta:user-defined>
    <meta:user-defined meta:name="OVERHEIDop.versieInformatie"/>
  </office:meta>
</office:document-meta>
</file>