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vergunning nabij Masiusplein 384, 6901CP Zevenaar het gebruiken van gemeentegrond in de periode van 14-9-2026 tot 19-12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een besluit genomen op de aanvraag met zaaknummer Z2026-00001763 voor het gebruiken van gemeentegrond in de periode van 14 september tot 19 december 2026 nabij Masiusplein 384, 6901CP Zevenaar. De aanvraag is verleend.</text:p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zes weken na verzenddatum van dit besluit en eindigt op 21 september 2026. Voor meer informatie over de procedure kunt u contact opnemen via gemeente@zevenaar.nl o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8322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2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176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besluit op aanvraag vergunning nabij Masiusplein 384, 6901CP Zevenaar het gebruiken van gemeentegrond in de periode van 14-9-2026 tot 19-12-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25</meta:user-defined>
    <meta:user-defined meta:name="OVERHEIDop.GmbID/DC.identifier">gmb-2026-383225</meta:user-defined>
    <meta:user-defined meta:name="OVERHEIDop.versieInformatie"/>
  </office:meta>
</office:document-meta>
</file>