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Westerdijkshorn 30, 9781TH Be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5 augustus 2026 een aanvraag ontvangen voor het verbouwen van een schuur tot gastenverblijf op de locatie Westerdijkshorn 30, 9781TH Bed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322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46</meta:user-defined>
    <meta:user-defined meta:name="DCTERMS.abstract">het verbouwen van een schuur tot gastenverblijf, Westerdijkshorn 30, 9781TH Bedum (10 augustus 2026)</meta:user-defined>
    <dc:language>nl</dc:language>
    <meta:user-defined meta:name="OVERHEIDop.locatietype/OVERHEIDop.gebiedsmarkering">Punt</meta:user-defined>
    <meta:user-defined meta:name="DC.title">Ontvangst aanvraag omgevingsvergunning, Westerdijkshorn 30, 9781TH Bed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24</meta:user-defined>
    <meta:user-defined meta:name="OVERHEIDop.GmbID/DC.identifier">gmb-2026-383224</meta:user-defined>
    <meta:user-defined meta:name="OVERHEIDop.versieInformatie"/>
  </office:meta>
</office:document-meta>
</file>