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rijn Stuartweg 16, 4462GE Goes - Verlengen beslistermijn Vergunning Bal oprichting voor Trainingen verzorgen voor brandbestrijdingstechniek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de termijn om te beslissen op de aanvraag voor een Vergunning Bal oprichting met ten hoogste zes weken hebben verlengd. De aanvraag betreft Trainingen verzorgen voor brandbestrijdingstechnieken op de locatie Verrijn Stuartweg 16, 4462GE Goes. De aanvraag is geregistreerd onder zaaknummer Z2026-00005300.</text:p>
            <text:p text:style-name="common-al">
            <text:span text:style-name="nadrukvet">Procedure</text:span>
          </text:p>
            <text:p text:style-name="common-al">Tegen het verlengen van de beslistermijn kunt u geen bezwaarschrift of zienswijze indienen. Voor meer informatie kunt u contact opnemen via vergunningen@goes.nl of telefoonnummer (0113) 249 7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32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5300</meta:user-defined>
    <meta:user-defined meta:name="DCTERMS.abstract">Verrijn Stuartweg 16, 4462GE Goes - Verlengen beslistermijn Vergunning Bal oprichting voor Trainingen verzorgen voor brandbestrijdingstechnieken</meta:user-defined>
    <dc:language>nl</dc:language>
    <meta:user-defined meta:name="OVERHEIDop.locatietype/OVERHEIDop.gebiedsmarkering">Vlak</meta:user-defined>
    <meta:user-defined meta:name="OVERHEIDop.locatietype/OVERHEIDop.gebiedsmarkering">Punt</meta:user-defined>
    <meta:user-defined meta:name="DC.title">Verrijn Stuartweg 16, 4462GE Goes - Verlengen beslistermijn Vergunning Bal oprichting voor Trainingen verzorgen voor brandbestrijdingstechnieken</meta:user-defined>
    <meta:user-defined meta:name="DCTERMS.W3CDTF/DCTERMS.available">2026-08-12</meta:user-defined>
    <meta:user-defined meta:name="DCTERMS.W3CDTF/OVERHEIDop.jaargang">2026</meta:user-defined>
    <meta:user-defined meta:name="OVERHEIDop.publicationIssue">383222</meta:user-defined>
    <meta:user-defined meta:name="OVERHEIDop.GmbID/DC.identifier">gmb-2026-383222</meta:user-defined>
    <meta:user-defined meta:name="OVERHEIDop.versieInformatie"/>
  </office:meta>
</office:document-meta>
</file>