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, het bouwen van een nieuwe dakopbouw op de kantine -Oranje-Nassaustraat 10 3405XK Bensch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een aanvraag ontvangen voor een omgevingsvergunning en heeft besloten op 07-08-2026 om de beslistermijn te verlengen voor een periode van maximaal zes weken. Het gaat om een omgevingsvergunning voor:</text:p>
            <text:p text:style-name="common-al">
            <text:span text:style-name="nadrukvet">Activiteiten:</text:span>
          </text:p>
            <text:p text:style-name="common-al">	• Bouwactiviteit (technisch)</text:p>
            <text:p text:style-name="common-al">	• Bouwactiviteit (omgevingsplan)</text:p>
            <text:p text:style-name="common-al">
            <text:span text:style-name="nadrukvet">Locatie:</text:span>
          </text:p>
            <text:p text:style-name="common-al">	• Oranje-Nassaustraat 10 3405XK Benschop</text:p>
            <text:p text:style-name="common-al">Ontvangstdatum aanvraag: 15-06-2026</text:p>
            <text:p text:style-name="common-al">Zaaknummer: Z/26/2043308</text:p>
            <text:p text:style-name="common-al">
            <text:span text:style-name="nadrukvet">Waarom wordt de termijn verlengd?</text:span>
          </text:p>
            <text:p text:style-name="last-al">De gemeente heeft meer dan 8 weken tijd nodig om een besluit te nemen. Tegen het verlengen van de beslistermijn kunt u geen bezwaarschrift of zienswijze indienen. Voor informatie kunt u mailen met de Omgevingsdienst regio Utrecht. Dit kan via een mail naar bouw@odu.nl met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pik</text:p>
            </table:table-cell>
            <table:table-cell office:value-type="string" table:style-name="header.C">
              <text:p text:style-name="headerright"><text:span text:style-name="nr">Nr. 3832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p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pik</meta:user-defined>
    <meta:user-defined meta:name="OVERHEID.Gemeente/OVERHEID.authority">Lop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043308</meta:user-defined>
    <meta:user-defined meta:name="DCTERMS.abstract">het bouwen van een nieuwe dakopbouw op de kantin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voor, het bouwen van een nieuwe dakopbouw op de kantine -Oranje-Nassaustraat 10 3405XK Benscho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13</meta:user-defined>
    <meta:user-defined meta:name="OVERHEIDop.GmbID/DC.identifier">gmb-2026-383213</meta:user-defined>
    <meta:user-defined meta:name="OVERHEIDop.versieInformatie"/>
  </office:meta>
</office:document-meta>
</file>