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Houtrustweg 21, 8084CB 't H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bben wij een aanvraag ontvangen voor het plaatsen van een schutting op het perceel Houtrustweg 21, 8084CB 't Harde. De aanvraag is geregistreerd onder zaaknummer Z2026-00001372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832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72</meta:user-defined>
    <meta:user-defined meta:name="DCTERMS.abstract">Betreft: Aanvraag op locatie Houtrustweg 21, 8084CB 't Harde</meta:user-defined>
    <dc:language>nl</dc:language>
    <meta:user-defined meta:name="OVERHEIDop.locatietype/OVERHEIDop.gebiedsmarkering">Vlak</meta:user-defined>
    <meta:user-defined meta:name="DC.title">Ingekomen aanvraag omgevingsvergunning Houtrustweg 21, 8084CB 't Har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07</meta:user-defined>
    <meta:user-defined meta:name="OVERHEIDop.GmbID/DC.identifier">gmb-2026-383207</meta:user-defined>
    <meta:user-defined meta:name="OVERHEIDop.versieInformatie"/>
  </office:meta>
</office:document-meta>
</file>