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oorddammerweg 30, 1424NX De Kwakel - Het plaatsen van een batterijsyste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362</text:p>
            <text:p text:style-name="common-al">Soort aanvraag: omgevingsvergunning</text:p>
            <text:p text:style-name="common-al">Ontvangstdatum: 10 augustus 2026</text:p>
            <text:p text:style-name="common-al">Omschrijving: Het plaatsen van een batterijsysteem</text:p>
            <text:p text:style-name="common-al">Locatie: Noorddammerweg 30, 1424NX De Kwakel</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32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62</meta:user-defined>
    <meta:user-defined meta:name="DCTERMS.abstract">Aanvraag omgevingsvergunning Noorddammerweg 30, 1424NX De Kwakel - Het plaatsen van een batterijsysteem</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Noorddammerweg 30, 1424NX De Kwakel - Het plaatsen van een batterijsysteem</meta:user-defined>
    <meta:user-defined meta:name="DCTERMS.W3CDTF/DCTERMS.available">2026-08-12</meta:user-defined>
    <meta:user-defined meta:name="DCTERMS.W3CDTF/OVERHEIDop.jaargang">2026</meta:user-defined>
    <meta:user-defined meta:name="OVERHEIDop.publicationIssue">383206</meta:user-defined>
    <meta:user-defined meta:name="OVERHEIDop.GmbID/DC.identifier">gmb-2026-383206</meta:user-defined>
    <meta:user-defined meta:name="OVERHEIDop.versieInformatie"/>
  </office:meta>
</office:document-meta>
</file>