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214, het realiseren van een laadkuil Van der Hoopweg 17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-08-2026 12:22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32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214</meta:user-defined>
    <meta:user-defined meta:name="DCTERMS.abstract">het realiseren van een laadkuil Van der Hoopweg 17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6214, het realiseren van een laadkuil Van der Hoopweg 17 te Almel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05</meta:user-defined>
    <meta:user-defined meta:name="OVERHEIDop.GmbID/DC.identifier">gmb-2026-383205</meta:user-defined>
    <meta:user-defined meta:name="OVERHEIDop.versieInformatie"/>
  </office:meta>
</office:document-meta>
</file>