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Broekdijk Oost 30, 3621 LN Breukelen- het plaatsen van een permanente en verwarmde Airdome </text:p>
      <text:section text:name="zakelijke-mededeling_id1-3-2" text:style-name="zakelijke-mededeling">
        <text:section text:name="zakelijke-mededeling-tekst_id1-3-2-1" text:style-name="zakelijke-mededeling-tekst">
          <text:section text:name="tekst_id1-3-2-1-1" text:style-name="tekst">
            <text:p text:style-name="common-al">Datum ontvangst: 28 juli 2026</text:p>
            <text:p text:style-name="common-al">Zaaknummer: Z2026-00001851</text:p>
            <text:p text:style-name="common-al">
            <text:span text:style-name="nadrukvet">In de publicatie van 31 juli 2026 is ten onrechte een foutief adres aangegeven. In plaats van locatie Titus Brandsmastraat 20, 3621KB Breukelen is het juiste adres Broekdijk Oost 30, 3621LN Breukelen.</text:span>
          </text:p>
            <text:p text:style-name="common-al">
            <text:span text:style-name="nadrukvet">Product: omgevingsvergunning</text:span>
          </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6">
              <text:list-item text:style-override="id1-3-2-1-1-6-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 </text:a> of via telefoonnummer 14 0346. Vermeld hierbij het zaaknummer Z2026-000018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32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51</meta:user-defined>
    <meta:user-defined meta:name="DCTERMS.abstract">Betreft: Aanvraag op locatie Broekdijk Oost 30, 3621 LN Breukel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Stichtse Vecht - ontvangst Aanvraag omgevingsvergunning Broekdijk Oost 30, 3621 LN Breukelen- het plaatsen van een permanente en verwarmde Airdome</meta:user-defined>
    <meta:user-defined meta:name="DCTERMS.W3CDTF/DCTERMS.available">2026-08-12</meta:user-defined>
    <meta:user-defined meta:name="DCTERMS.W3CDTF/OVERHEIDop.jaargang">2026</meta:user-defined>
    <meta:user-defined meta:name="OVERHEIDop.publicationIssue">383202</meta:user-defined>
    <meta:user-defined meta:name="OVERHEIDop.GmbID/DC.identifier">gmb-2026-383202</meta:user-defined>
    <meta:user-defined meta:name="OVERHEIDop.versieInformatie"/>
  </office:meta>
</office:document-meta>
</file>