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Schoorstraat 26a, 5071RA U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2 december 2025, geregistreerd onder zaak(nummer) Z2025-00015322, aangaande:</text:p>
            <text:p text:style-name="common-al">Omschrijving/naam: <text:span text:style-name="nadrukvet">Sprankenhof Udenhout | Verbouwing bestaande loods naar 3 ECO-logies units </text:span></text:p>
            <text:p text:style-name="common-al">Locatie/adres: <text:span text:style-name="nadrukvet">Schoorstraat 26a, 5071RA Udenhout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1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5-00015322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5-00015322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320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5-00015322</meta:user-defined>
    <meta:user-defined meta:name="DCTERMS.abstract">Z2025-00015322 - Sprankenhof Udenhout | Verbouwing bestaande loods naar 3 ECO-logies units </meta:user-defined>
    <dc:language>nl</dc:language>
    <meta:user-defined meta:name="OVERHEIDop.locatietype/OVERHEIDop.gebiedsmarkering">Vlak</meta:user-defined>
    <meta:user-defined meta:name="DC.title">Besluit op aanvraag omgevingsvergunning, Schoorstraat 26a, 5071RA Udenhou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00</meta:user-defined>
    <meta:user-defined meta:name="OVERHEIDop.GmbID/DC.identifier">gmb-2026-383200</meta:user-defined>
    <meta:user-defined meta:name="OVERHEIDop.versieInformatie"/>
  </office:meta>
</office:document-meta>
</file>