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Melding Besluit activiteiten leefomgeving (Bal) - Margriet 1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ught delen mee dat zij de volgende melding hebben ontvangen:</text:p>
            <text:p text:style-name="common-al">Voor:   Opslaan van propaan in een bovengrondse opslagtank</text:p>
            <text:p text:style-name="common-al">Locatie:  Margriet 1, 5268 LV Helvoirt</text:p>
            <text:p text:style-name="common-al">DSO-kenmerk:  2026073000328</text:p>
            <text:p text:style-name="common-al">Zaaknummer:  Z/511950</text:p>
            <text:p text:style-name="common-al">Datum ontvangen:  30 jul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319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950</meta:user-defined>
    <dc:language>nl</dc:language>
    <meta:user-defined meta:name="OVERHEIDop.locatietype/OVERHEIDop.gebiedsmarkering">Adres</meta:user-defined>
    <meta:user-defined meta:name="DC.title">Gemeente Vught - Melding Besluit activiteiten leefomgeving (Bal) - Margriet 1 Helvoi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96</meta:user-defined>
    <meta:user-defined meta:name="OVERHEIDop.GmbID/DC.identifier">gmb-2026-383196</meta:user-defined>
    <meta:user-defined meta:name="OVERHEIDop.versieInformatie"/>
  </office:meta>
</office:document-meta>
</file>