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nokverhoging aan van Ostadestraat 4, 2391 ED Hazerswoude-Dorp, nokverhoging</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7-08-2026</text:span>  een omgevingsvergunning verleend. De gemeente geeft hiermee toestemming voor het plaatsen van een nokverhoging aan van Ostadestraat 4, 2391 ED Hazerswoude-Dorp, nokverhoging, geregistreerd onder nr. 04843872876.</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1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72876</meta:user-defined>
    <meta:user-defined meta:name="DCTERMS.abstract">Verleende vergunning voor het plaatsen van een nokverhoging aan van Ostadestraat 4, 2391 ED Hazerswoude-Dorp, nokverhoging</meta:user-defined>
    <dc:language>nl</dc:language>
    <meta:user-defined meta:name="DC.title">Verleende vergunning voor het plaatsen van een nokverhoging aan van Ostadestraat 4, 2391 ED Hazerswoude-Dorp, nokverhoging</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73</meta:user-defined>
    <meta:user-defined meta:name="OVERHEIDop.publicationIssue">383189</meta:user-defined>
    <meta:user-defined meta:name="OVERHEIDop.GmbID/DC.identifier">gmb-2026-383189</meta:user-defined>
    <meta:user-defined meta:name="OVERHEIDop.versieInformatie"/>
  </office:meta>
</office:document-meta>
</file>