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luidshinder, werkzaamheden Haastrechtsebrug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5 augustus 2026 een aanvraag ontvangen voor een omgevingsvergunning voor het afwijken van het verbod op het veroorzaken van geluidshinder ten behoeve van werkzaamheden aan de Haastrechtsebrug in Gouda. Volgens de aanvraag hebben de werkzaamheden betrekking op het aanbrengen van brugleuningen. De werkzaamheden zijn gepland in de periode van 7 tot en met 12 september 2026 en vinden plaats tijdens de avond- en nachtperiode, tussen 20.00 uur en 06.00 uur.</text:p>
            <text:p text:style-name="common-al">Deze aanvraag is geregistreerd onder kenmerk 2026-00019445.</text:p>
            <text:p text:style-name="common-al"/>
            <text:p text:style-name="common-al">
            <text:span text:style-name="nadrukvet">Procedure</text:span>
          </text:p>
            <text:p text:style-name="common-al">Nadat de aanvraag is beoordeeld, neemt de Omgevingsdienst Midden-Holland namens gemeente Gouda een besluit. Dit gebeurt zo spoedig mogelijk. Het besluit wordt bekendgemaakt in het Gemeenteblad.</text:p>
            <text:p text:style-name="common-al">U kunt nu geen bezwaar maken. Als het besluit op deze aanvraag is genomen,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het team Geluid en Lucht van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318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8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8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uda</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19445</meta:user-defined>
    <meta:user-defined meta:name="DCTERMS.abstract">Aanvraag ontheffing geluid</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anvraag omgevingsvergunning geluidshinder, werkzaamheden Haastrechtsebrug Gouda</meta:user-defined>
    <meta:user-defined meta:name="DCTERMS.W3CDTF/DCTERMS.available">2026-08-12</meta:user-defined>
    <meta:user-defined meta:name="DCTERMS.W3CDTF/OVERHEIDop.jaargang">2026</meta:user-defined>
    <meta:user-defined meta:name="OVERHEIDop.publicationIssue">383183</meta:user-defined>
    <meta:user-defined meta:name="OVERHEIDop.GmbID/DC.identifier">gmb-2026-383183</meta:user-defined>
    <meta:user-defined meta:name="OVERHEIDop.versieInformatie"/>
  </office:meta>
</office:document-meta>
</file>