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Enserweg 4, 8307 PL Ens: het bouwen van een k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is een Omgevingsvergunning verleend voor deze locatie. Het gaat om het bouwen van een kas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318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525</meta:user-defined>
    <meta:user-defined meta:name="DCTERMS.abstract">Enserweg 4, 8307 PL Ens: Omgevingsvergunning 7 augustus 2026 het bouwen van een k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Enserweg 4, 8307 PL Ens: het bouwen van een ka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80</meta:user-defined>
    <meta:user-defined meta:name="OVERHEIDop.GmbID/DC.identifier">gmb-2026-383180</meta:user-defined>
    <meta:user-defined meta:name="OVERHEIDop.versieInformatie"/>
  </office:meta>
</office:document-meta>
</file>