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Café Faber - van Broeckhuysenstraat 12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Wijziging leidinggevende alcoholvergunning (van Broeckhuysenstraat 12 6511 PH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1314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23-06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1314/e4b9a5cb-d281-4c41-82c5-de4de29cc5e3.pdf" xlink:type="simple">https://besluitenapv.nijmegen.nl/ZD2600081314/e4b9a5cb-d281-4c41-82c5-de4de29cc5e3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317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Café Faber - van Broeckhuysenstraat 12 te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79</meta:user-defined>
    <meta:user-defined meta:name="OVERHEIDop.GmbID/DC.identifier">gmb-2026-383179</meta:user-defined>
    <meta:user-defined meta:name="OVERHEIDop.versieInformatie"/>
  </office:meta>
</office:document-meta>
</file>