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6210, het realiseren van een carport Lichtenberg 42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0-08-2026 11:47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8317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6210</meta:user-defined>
    <meta:user-defined meta:name="DCTERMS.abstract">het realiseren van een carport Lichtenberg 42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6210, het realiseren van een carport Lichtenberg 42 te Almelo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78</meta:user-defined>
    <meta:user-defined meta:name="OVERHEIDop.GmbID/DC.identifier">gmb-2026-383178</meta:user-defined>
    <meta:user-defined meta:name="OVERHEIDop.versieInformatie"/>
  </office:meta>
</office:document-meta>
</file>