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bouwen van 2 loodsen -,  (GKK01) C 19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0 augustus 2026 een besluit genomen op de aanvraag met zaaknummer 2026190330 voor het bouwen van 2 loodsen op locatie  (GKK01) C 1971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31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190330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Besluit op aanvraag: Omgevingsvergunning (regulier) voor het bouwen van 2 loodsen -,  (GKK01) C 1971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76</meta:user-defined>
    <meta:user-defined meta:name="OVERHEIDop.GmbID/DC.identifier">gmb-2026-383176</meta:user-defined>
    <meta:user-defined meta:name="OVERHEIDop.versieInformatie"/>
  </office:meta>
</office:document-meta>
</file>