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Keiweg 161, 4902 PD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Keiweg 161, Tijdelijk gebruik gemeentegrond plaatsen container (zaaknummer 1102660 verzonden op 10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660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317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7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660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Keiweg 161, 4902 PD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3174</meta:user-defined>
    <meta:user-defined meta:name="OVERHEIDop.GmbID/DC.identifier">gmb-2026-383174</meta:user-defined>
    <meta:user-defined meta:name="OVERHEIDop.versieInformatie"/>
  </office:meta>
</office:document-meta>
</file>