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grond van de Algemene Plaatselijke Verordening is vergunning verleend voor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organiseren van het evenement “Winterfeest” op zaterdag 6 februari 2027 van 10:30 tot 15:00 uur aan de Vlasstraat 1 a, 2988 XR te Ridderkerk (verleend 10 augustus 2026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8316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idderkerk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51443</meta:user-defined>
    <dc:language>nl</dc:language>
    <meta:user-defined meta:name="OVERHEIDop.locatietype/OVERHEIDop.gebiedsmarkering">Adres</meta:user-defined>
    <meta:user-defined meta:name="DC.title">Op grond van de Algemene Plaatselijke Verordening is vergunning verleend voor: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69</meta:user-defined>
    <meta:user-defined meta:name="OVERHEIDop.GmbID/DC.identifier">gmb-2026-383169</meta:user-defined>
    <meta:user-defined meta:name="OVERHEIDop.versieInformatie"/>
  </office:meta>
</office:document-meta>
</file>