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Zandkamp 255, 3828 GS Hoog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Zandkamp 255, 3828 GS Hoogland</text:span>
          </text:p>
            <text:p text:style-name="common-al">De Gemeente Amersfoort heeft op 31-07-2026 een aanvraag voor een omgevingsvergunning ontvangen voor het kappen van een boom op het perceel Zandkamp 255, 3828 GS Hoogland, met kenmerk CLZ-0003919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5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316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199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Zandkamp 255, 3828 GS Hooglan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68</meta:user-defined>
    <meta:user-defined meta:name="OVERHEIDop.GmbID/DC.identifier">gmb-2026-383168</meta:user-defined>
    <meta:user-defined meta:name="OVERHEIDop.versieInformatie"/>
  </office:meta>
</office:document-meta>
</file>