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Veulenveiling 2026, Van Heemstraweg 6, Heerewaar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Van Heemstraweg 6, 6624 KJ Heerewaarden.</text:p>
            <text:p text:style-name="common-al">Datum: 22 en 30 augustus 2026.</text:p>
            <text:p text:style-name="common-al">Activiteiten: veulenveiling. </text:p>
            <text:p text:style-name="common-al">Verzonden naar aanvrager op: 10 augustus 2026.</text:p>
            <text:p text:style-name="common-al">Kenmerk gemeente: 1584767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831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evenementenvergunning: Veulenveiling 2026, Van Heemstraweg 6, Heerewaarden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60</meta:user-defined>
    <meta:user-defined meta:name="OVERHEIDop.GmbID/DC.identifier">gmb-2026-383160</meta:user-defined>
    <meta:user-defined meta:name="OVERHEIDop.versieInformatie"/>
  </office:meta>
</office:document-meta>
</file>