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urfmarkt 104, 2511 D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noord-westgevel van de school Turfmarkt 104 ten behoeve van het realiseren van containerruimte/fietsenstalling en het veranderen van de zuid-oostgevel ten behoeve van kantoor-/opslagruimte</text:p>
            <text:p text:style-name="common-al"/>
            <text:p text:style-name="common-al">Ons kenmerk: VTH2026-6055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Turfmarkt 104, 2511 DC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1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553</meta:user-defined>
    <meta:user-defined meta:name="DCTERMS.abstract">het veranderen van de noord-westgevel van de school Turfmarkt 104 ten behoeve van het realiseren van containerruimte/fietsenstalling en het veranderen van de zuid-oostgevel ten behoeve van kantoor-/opslagruimte</meta:user-defined>
    <dc:language>nl</dc:language>
    <meta:user-defined meta:name="OVERHEIDop.locatietype/OVERHEIDop.gebiedsmarkering">Punt</meta:user-defined>
    <meta:user-defined meta:name="DC.title">Omgevingsvergunning - Beschikking Verleend, Turfmarkt 104, 2511 DC 's-Gravenhage</meta:user-defined>
    <meta:user-defined meta:name="OVERHEIDop.datumEindeReactietermijn">2026-09-21</meta:user-defined>
    <meta:user-defined meta:name="OVERHEIDop.terinzageleggingBG">https://www.digitale-inzage.nl/Den%20Haag/dossier/cRKPS6sYyUueF-vtUNf3xA</meta:user-defined>
    <meta:user-defined meta:name="DCTERMS.W3CDTF/DCTERMS.available">2026-08-12</meta:user-defined>
    <meta:user-defined meta:name="DCTERMS.W3CDTF/OVERHEIDop.jaargang">2026</meta:user-defined>
    <meta:user-defined meta:name="OVERHEIDop.publicationIssue">383159</meta:user-defined>
    <meta:user-defined meta:name="OVERHEIDop.GmbID/DC.identifier">gmb-2026-383159</meta:user-defined>
    <meta:user-defined meta:name="OVERHEIDop.versieInformatie"/>
  </office:meta>
</office:document-meta>
</file>