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melden standplaats voor de verkoop van AGF, zuivel, brood en banket, vlees, bloemen of snacks.</text:p>
      <text:section text:name="zakelijke-mededeling_id1-3-2" text:style-name="zakelijke-mededeling">
        <text:section text:name="zakelijke-mededeling-tekst_id1-3-2-1" text:style-name="zakelijke-mededeling-tekst">
          <text:section text:name="tekst_id1-3-2-1-1" text:style-name="tekst">
            <text:p text:style-name="common-al">In Oss komt een standplaats vrij voor de verkoop van verse producten aan particulieren in de aangegeven branches. Dit is een standplaats als bedoeld in artikel 5:17 van de Algemene Plaatselijke Verordening. Het gaat om de locatie bij winkelcentrum de Heihoek in Oss, waar een gemeentelijke stroomvoorziening aanwezig is. Donderdag is niet beschikbaar, vis is niet toegestaan. Een nieuwe vergunning wordt verleend vanaf 07 september 2026 voor 15 jaar.</text:p>
            <text:p text:style-name="common-al">Heeft u interesse in de standplaats? Dan kunt u, alleen digitaal, een aanvraag bij ons indienen. Een aanvraagformulier vindt u op www.oss.nl bij Digitaal Loket “standplaatsvergunning aanvragen”. Een complete aanvraag moet uiterlijk woensdag 25 augustus 2026 zijn ingediend bij de gemeente. De aanvragen die wij na deze datum ontvangen nemen wij niet in behandeling.</text:p>
            <text:p text:style-name="last-al">Als we meerdere aanvragen ontvangen, dan gaan we loten. De aanvragers mogen bij de loting aanwezig zijn. De aanvrager die geloot wordt krijgt de standplaatsvergunning. Een eventuele loting vindt plaats op dinsdag 01 september 2026 om 11.30 uur in het gemeentehuis te Os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831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Aanmelden standplaats voor de verkoop van AGF, zuivel, brood en banket, vlees, bloemen of snacks.</meta:user-defined>
    <meta:user-defined meta:name="DCTERMS.W3CDTF/DCTERMS.available">2026-08-12</meta:user-defined>
    <meta:user-defined meta:name="DCTERMS.W3CDTF/OVERHEIDop.jaargang">2026</meta:user-defined>
    <meta:user-defined meta:name="OVERHEIDop.externeBijlage">Plattegrond Winkelcentrum De Heihoek|exb-2026-28569</meta:user-defined>
    <meta:user-defined meta:name="OVERHEIDop.publicationIssue">383149</meta:user-defined>
    <meta:user-defined meta:name="OVERHEIDop.GmbID/DC.identifier">gmb-2026-383149</meta:user-defined>
    <meta:user-defined meta:name="OVERHEIDop.versieInformatie"/>
  </office:meta>
</office:document-meta>
</file>