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0-1-3-7-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0-1-3-7-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0-1-3-7-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0-1-3-7-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19-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0-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1">
      <text:list-level-style-bullet text:bullet-char="-" text:level="1">
        <style:list-level-properties text:min-label-width="10mm"/>
      </text:list-level-style-bullet>
    </text:list-style>
    <text:list-style style:name="id1-3-2-4-131-1">
      <text:list-level-style-bullet text:bullet-char="-" text:level="1">
        <style:list-level-properties text:min-label-width="10mm"/>
      </text:list-level-style-bullet>
    </text:list-style>
    <text:list-style style:name="id1-3-2-4-131-2">
      <text:list-level-style-bullet text:bullet-char="-" text:level="1">
        <style:list-level-properties text:min-label-width="10mm"/>
      </text:list-level-style-bullet>
    </text:list-style>
    <text:list-style style:name="id1-3-2-4-131-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ldrop-Mierlo 2026</text:p>
      <text:section text:name="regeling_id1-3-2" text:style-name="regeling">
        <text:section text:name="aanhef_id1-3-2-1" text:style-name="aanhef">
          <text:section text:name="preambule_id1-3-2-1-1" text:style-name="preambule">
            <text:p text:style-name="al">Het college van burgemeester en wethouders van de gemeente Geldrop-Mierlo;</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Geldrop-Mierlo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Geldrop-Mierlo;</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Naast woningbouwprojecten zijn deze beleidsregels ook van toepassing voor de functie onderwijshuisvesting, die in dezelfde categorie in tabel 3 van de bijlage 3 van de Systeemcode elektriciteit 2026 valt als nieuwbouw, en waarover de gemeente in het Integraal Huisvestingsplan opgenomen bouwprojecten heeft besloten voor uitbreiding/vervanging van bestaande scholen een hogere prioriteit te geven boven woningbouwprojecten en tevens heeft besloten dat bij nieuwbouwprojecten voor scholen in combinatie met woningbouw, het nieuwbouwproject voor een school een plaats trede hoger te ranken op de volgordelijst dan het bijbehorende woningbouwproject;</text:p>
              </text:list-item>
              <text:list-item text:style-override="id1-3-2-2-2-4">
                <text:number>3.</text:number>
                <text:p text:style-name="al">Per afzonderlijk congestiegebied wordt een afzonderlijke volgordelijst vastgesteld;]</text:p>
              </text:list-item>
              <text:list-item text:style-override="id1-3-2-2-2-5">
                <text:number> 4. </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1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4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 zijnde:</text:p>
                    <text:list text:style-name="id1-3-2-2-9-10-1-3-7-2-2">
                      <text:list-item text:style-override="id1-3-2-2-9-10-1-3-7-2-2-1">
                        <text:number>a.</text:number>
                        <text:p text:style-name="table_al">overeenkomst tussen gemeente en het Rijk over rijkssubsidies voor woningbouw en/of integrale gebiedsontwikkeling; of</text:p>
                      </text:list-item>
                      <text:list-item text:style-override="id1-3-2-2-9-10-1-3-7-2-2-2">
                        <text:number>b.</text:number>
                        <text:p text:style-name="table_al">prestatieafspraken tussen gemeente en woningbouwcorporaties; of</text:p>
                      </text:list-item>
                      <text:list-item text:style-override="id1-3-2-2-9-10-1-3-7-2-2-3">
                        <text:number>c.</text:number>
                        <text:p text:style-name="table_al">college- of raadsbesluit met gemeente als initiatiefnemer voor woningbouwontwikkeling.</text:p>
                      </text:list-item>
                    </text:list>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Geen van bovenstaande</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nadere onderverdeling plaats op basis van het maatschappelijk belang en de netimpact van het project.</text:p>
            <text:p text:style-name="al"/>
            <text:p text:style-name="al">Projecten die een bijdrage leveren aan grootschalige woningbouwlocaties waarbij sprake is van een financiële en programmatische afhankelijkheid van publieke cofinanciering die als voorwaarde stellen in een bepaalde fasering een vastgesteld aantal woningen te realiseren, worden daarbij hoger gerangschikt dan projecten die niet aan deze eis voldoen.</text:p>
            <text:p text:style-name="al"/>
            <text:p text:style-name="al">Vervolgens wordt een project hoger gerangschikt naarmate het aan meer van deze eisen voldoet:</text:p>
            <text:p text:style-name="al"/>
            <text:list text:style-name="id1-3-2-2-9-19">
              <text:list-item text:style-override="id1-3-2-2-9-19-1">
                <text:number>a.</text:number>
                <text:p text:style-name="al">de projectlocatie is een transformatielocatie waarbij een onwenselijke activiteit plaatsmaakt;</text:p>
              </text:list-item>
              <text:list-item text:style-override="id1-3-2-2-9-19-2">
                <text:number>b.</text:number>
                <text:p text:style-name="al">ten minste 30% sociale huurwoningen omvat;</text:p>
              </text:list-item>
              <text:list-item text:style-override="id1-3-2-2-9-19-3">
                <text:number>c.</text:number>
                <text:p text:style-name="al">voor tenminste twee derde uit betaalbare woningen (sociale huur, middenhuur en betaalbare koop) bestaat;</text:p>
              </text:list-item>
              <text:list-item text:style-override="id1-3-2-2-9-19-4">
                <text:number>d.</text:number>
                <text:p text:style-name="al">het voorziet in de huisvesting voor bijzondere doelgroepen (ouderen, zorgbehoevenden, statushouders, spoedzoekers of asielzoekers)</text:p>
              </text:list-item>
              <text:list-item text:style-override="id1-3-2-2-9-19-5">
                <text:number>e.</text:number>
                <text:p text:style-name="al">het past aantoonbaar technische maatregelen toe die piekbelasting op het elektriciteitsnet verminderen (zoals collectieve opslag, smart charging of sturing van de warmtepomp).</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p text:style-name="al"/>
              </text:list-item>
            </text:list>
            <text:p text:style-name="al">Op de gepubliceerde volgordelijst staat per project vermeld: de projectnaam, de locatie, het aantal woningen, en de positie op de lijst.</text:p>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het niet eens is met zijn positie op de volgordelijst of tegen de afwijzing van zijn verzoek tot plaatsing op de volgordelijst kan binnen tien kalenderdagen na bekendmaking van de volgordelijst zijn bezwaar hierop schriftelijk indienen bij de gemeente. Na deze termijn vervalt het recht om bezwaar in te dienen.</text:p>
              </text:list-item>
              <text:list-item text:style-override="id1-3-2-2-13-3">
                <text:number>2.</text:number>
                <text:p text:style-name="al">Een projectontwikkelaar kan binnen tien kalenderdagen na afloop van de termijn bedoeld in het eerste lid, dan wel nadat op het bezwaar is beslist, een kort geding aanhangig maken ten behoeve van een voorlopige voorziening.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ldrop-Mierlo 2026.</text:p>
          </text:section>
        </text:section>
        <text:section text:name="regeling-sluiting_id1-3-2-3" text:style-name="regeling-sluiting">
          <text:section text:name="ondertekening_id1-3-2-3-1">
            <text:p><text:span text:style-name="functie">Aldus vastgesteld in de vergadering van 11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ij het besluit van het college van burgemeester en wethouders van de gemeente Geldrop-Mierlo tot vaststelling van de Beleidsregels aanvraag prioriteit transportcapaciteit woningbouwprojecten Geldrop-Mierlo 2026</text:p>
          <text:p text:style-name="al">
          <text:span text:style-name="nadrukvet">Algemeen</text:span>
        </text:p>
          <text:p text:style-name="al"/>
          <text:p text:style-name="al">
          <text:span text:style-name="nadrukcur">Inleiding</text:span>
        </text:p>
          <text:p text:style-name="al">Met deze beleidsregels geeft de gemeente Geldrop-Mierlo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3, vierde lid onder e, van de Participatie- en inspraakverordening Geldrop-Mierlo 2015).</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Daarbij beperken de beleidsregels zich tot de prioriteitsfunctie woonbehoefte (subfuncties: algemeen en collectieve woonvormen) en, conform artikel 2, lid 2 van de beleidsregels, de functie onderwijshuisvesting voor zover opgenomen in het Integraal Huisvestingsplan van de gemeente Geldrop-Mierlo. Voor overige functies waarvoor de gemeente gelet op artikel 7.21 en tabel 3 van bijlage 3 van de Systeemcode Elektriciteit 2026 bevoegd is een prioriteringsverzoek in te dienen, gelden deze beleidsregels niet.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0">
            <text:list-item text:style-override="id1-3-2-4-90-1">
              <text:number>a.</text:number>
              <text:p text:style-name="al">naam, contactgegevens en rechtsvorm van de gemeente, dan wel naam, contactgegevens en rechtsvorm van de projectontwikkelaar;</text:p>
            </text:list-item>
            <text:list-item text:style-override="id1-3-2-4-90-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0-3">
              <text:number>c.</text:number>
              <text:p text:style-name="al">het verwachte totale aantal en type woningen (sociaal, midden huur, koop);</text:p>
            </text:list-item>
            <text:list-item text:style-override="id1-3-2-4-90-4">
              <text:number>d.</text:number>
              <text:p text:style-name="al">de verwachte elektrische belasting van het project, omvattende:</text:p>
              <text:list text:style-name="id1-3-2-4-90-4-3">
                <text:list-item text:style-override="id1-3-2-4-90-4-3-1">
                  <text:number>1.</text:number>
                  <text:p text:style-name="al">het aantal en de grootte (doorlaatwaarde) van de benodigde aansluitingen, uitgesplitst naar wooneenheden, collectieve voorzieningen en onlosmakelijk verbonden activiteiten;</text:p>
                </text:list-item>
                <text:list-item text:style-override="id1-3-2-4-90-4-3-2">
                  <text:number>2.</text:number>
                  <text:p text:style-name="al">de op planniveau gehanteerde wijze van verwarmen, als meest bepalende factor in de netbelasting;</text:p>
                </text:list-item>
                <text:list-item text:style-override="id1-3-2-4-90-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5">
            <text:list-item text:style-override="id1-3-2-4-95-1">
              <text:number>1.</text:number>
              <text:p text:style-name="al">Bestuursverklaring (zie artikel 5);</text:p>
            </text:list-item>
            <text:list-item text:style-override="id1-3-2-4-95-2">
              <text:number>2.</text:number>
              <text:p text:style-name="al">Civiele overeenkomst gemeente–ontwikkelaar (primair) óf omgevingsplan (fallback);</text:p>
            </text:list-item>
            <text:list-item text:style-override="id1-3-2-4-95-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7">
            <text:list-item text:style-override="id1-3-2-4-97-1">
              <text:number>1.</text:number>
              <text:p text:style-name="al">Bestuursverklaring (zie artikel 5);</text:p>
            </text:list-item>
            <text:list-item text:style-override="id1-3-2-4-97-2">
              <text:number>2.</text:number>
              <text:p text:style-name="al">Overeenkomst over collectieve woonvorm (primair) óf omgevingsplan (fallback).</text:p>
            </text:list-item>
          </text:list>
          <text:p text:style-name="al">Verder is van belang:</text:p>
          <text:list text:style-name="id1-3-2-4-99">
            <text:list-item text:style-override="id1-3-2-4-9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9-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9-3">
              <text:number>3.</text:number>
              <text:p text:style-name="al">Een verklaring dat het gaat om een inspanningsverplichting van de gemeente tot het aanvragen van prioritering en transportcapaciteit, niet een resultaatsverplichting; en</text:p>
            </text:list-item>
            <text:list-item text:style-override="id1-3-2-4-99-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netcongestie@geldrop-mierlo.nl. De gemeente bevestigt ontvangst van het dossier binnen vier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1">
            <text:list-item text:style-override="id1-3-2-4-131-1">
              <text:number>-</text:number>
              <text:p text:style-name="al">Overeenkomst tussen gemeente en het Rijk over rijkssubsidies voor woningbouw.</text:p>
            </text:list-item>
            <text:list-item text:style-override="id1-3-2-4-131-2">
              <text:number>-</text:number>
              <text:p text:style-name="al">Prestatieafspraken tussen gemeenten en woningcorporaties.</text:p>
            </text:list-item>
            <text:list-item text:style-override="id1-3-2-4-131-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Projecten die onder tijdsdruk staan, omdat de rijkssubsidie gebonden is aan een termijn en de rijkssubsidie vervalt als binnen de termijn het project niet is gerealiseerd, worden hoger gerangschikt.</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8314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4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4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Geldrop-Mierlo</meta:user-defined>
    <meta:user-defined meta:name="OVERHEID.Informatietype/DC.type">officiële publicatie</meta:user-defined>
    <meta:user-defined meta:name="OVERHEIDop.Rubriek/DC.type">beleidsregel</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7-0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ldrop-Mierlo 2026</meta:user-defined>
    <dc:language>nl</dc:language>
    <meta:user-defined meta:name="OVERHEIDop.locatietype/OVERHEIDop.gebiedsmarkering">Gemeente</meta:user-defined>
    <meta:user-defined meta:name="DC.title">Beleidsregels aanvraag prioriteit transportcapaciteit woningbouwprojecten Geldrop-Mierlo 2026</meta:user-defined>
    <meta:user-defined meta:name="DCTERMS.W3CDTF/DCTERMS.available">2026-08-13</meta:user-defined>
    <meta:user-defined meta:name="DCTERMS.W3CDTF/OVERHEIDop.jaargang">2026</meta:user-defined>
    <meta:user-defined meta:name="OVERHEIDop.publicationIssue">383142</meta:user-defined>
    <meta:user-defined meta:name="OVERHEIDop.betreftRegeling">CVDR765498_1</meta:user-defined>
    <meta:user-defined meta:name="xs:date/OVERHEIDop.startdatum">2026-08-14</meta:user-defined>
    <meta:user-defined meta:name="OVERHEIDop.GmbID/DC.identifier">gmb-2026-383142</meta:user-defined>
    <meta:user-defined meta:name="OVERHEIDop.versieInformatie"/>
  </office:meta>
</office:document-meta>
</file>