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doorbreken van de draagmuur ten behoeve van de aanbouw' aan Eemstraat 7 3741AB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doorbreken van de draagmuur ten behoeve van de aanbouw' aan Eemstraat 7 3741AB Baarn. Kenmerk 1472697 en datum besluit 10-08-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31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2697</meta:user-defined>
    <meta:user-defined meta:name="DCTERMS.abstract">het doorbreken van de draagmuur ten behoeve van de aanbouw</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verleend voor 'het doorbreken van de draagmuur ten behoeve van de aanbouw' aan Eemstraat 7 3741AB Baarn</meta:user-defined>
    <meta:user-defined meta:name="DCTERMS.W3CDTF/DCTERMS.available">2026-08-12</meta:user-defined>
    <meta:user-defined meta:name="DCTERMS.W3CDTF/OVERHEIDop.jaargang">2026</meta:user-defined>
    <meta:user-defined meta:name="OVERHEIDop.publicationIssue">383141</meta:user-defined>
    <meta:user-defined meta:name="OVERHEIDop.GmbID/DC.identifier">gmb-2026-383141</meta:user-defined>
    <meta:user-defined meta:name="OVERHEIDop.versieInformatie"/>
  </office:meta>
</office:document-meta>
</file>