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Nieuw besluit op aanvraag omgevingsvergunning verbreden van de uitrit  op locatie Hertog Janstraat 23-25, 5104EX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10 augustus 2026 opnieuw een beslissing genomen op de aanvraag van een omgevingsvergunning voor verbreden van de uitrit op locatie Hertog Janstraat 23-25, 5104EX Dongen, geregistreerd onder zaaknummer Z2026-00000326.</text:p>
            <text:p text:style-name="common-al">De vergunning is verle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10 augustus 2026. Voor vragen of het inzien van een vergunning kunt u ook een mail sturen naar <text:a xlink:href="mailto:vergunningenhandhaving@dongen.nl" xlink:type="simple">vergunningenhandhaving@dongen.nl 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10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 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 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31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326</meta:user-defined>
    <meta:user-defined meta:name="DCTERMS.abstract">Hertog Janstraat 23-25, 5104EX Dongen</meta:user-defined>
    <dc:language>nl</dc:language>
    <meta:user-defined meta:name="OVERHEIDop.locatietype/OVERHEIDop.gebiedsmarkering">Vlak</meta:user-defined>
    <meta:user-defined meta:name="DC.title">Nieuw besluit op aanvraag omgevingsvergunning verbreden van de uitrit  op locatie Hertog Janstraat 23-25, 5104EX Dongen</meta:user-defined>
    <meta:user-defined meta:name="OVERHEIDop.datumEindeReactietermijn">2026-09-21</meta:user-defined>
    <meta:user-defined meta:name="OVERHEIDop.terinzageleggingBG">https://jeleefomgeving.nl/inzien/001325978/fed7b1b0-fc78-4e50-af75-5c3221649bdb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37</meta:user-defined>
    <meta:user-defined meta:name="OVERHEIDop.GmbID/DC.identifier">gmb-2026-383137</meta:user-defined>
    <meta:user-defined meta:name="OVERHEIDop.versieInformatie"/>
  </office:meta>
</office:document-meta>
</file>