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De Plassen Zuid 423, 3621PZ Breukelen - het plaatsen van een houten plateau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 augustus 2026</text:p>
            <text:p text:style-name="common-al">Zaaknummer: Z2026-00001876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plaatsen van een houten plateau", De Plassen Zuid 423, 3621PZ Breukelen en zaaknummer Z2026-00001876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8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31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76</meta:user-defined>
    <meta:user-defined meta:name="DCTERMS.abstract">Betreft: Verzoek ingetrokken op locatie De Plassen Zuid 423, 3621PZ Breukelen</meta:user-defined>
    <dc:language>nl</dc:language>
    <meta:user-defined meta:name="OVERHEIDop.locatietype/OVERHEIDop.gebiedsmarkering">Vlak</meta:user-defined>
    <meta:user-defined meta:name="DC.title">Gemeente Stichtse Vecht - Aanvraag omgevingsvergunning ingetrokken De Plassen Zuid 423, 3621PZ Breukelen - het plaatsen van een houten plateau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4</meta:user-defined>
    <meta:user-defined meta:name="OVERHEIDop.GmbID/DC.identifier">gmb-2026-383134</meta:user-defined>
    <meta:user-defined meta:name="OVERHEIDop.versieInformatie"/>
  </office:meta>
</office:document-meta>
</file>