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ouke Zietsmastraat 17 1022 L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de 2de verdieping met een dakuitbouw en het realiseren van een dakopbouw met dakterras op de 3de verdieping en het realiseren van 18...</text:p>
            <text:p text:style-name="common-al">Besluit: verleend</text:p>
            <text:p text:style-name="common-al">Besluit verzonden op: 07-08-2026</text:p>
            <text:p text:style-name="common-al">Zaakadres: Jouke Zietsmastraat 17 1022 LN Amsterdam</text:p>
            <text:p text:style-name="common-al">Zaaknummer: Z2025-031522</text:p>
            <text:p text:style-name="common-al">DSO-nummer: 202507210136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5-031522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1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1522</meta:user-defined>
    <meta:user-defined meta:name="DCTERMS.abstract">uitbreiden van de 2de verdieping met een dakuitbouw en het realiseren van een dakopbouw met dakterras op de 3de verdieping en het realiseren van 18...</meta:user-defined>
    <dc:language>nl</dc:language>
    <meta:user-defined meta:name="OVERHEIDop.locatietype/OVERHEIDop.gebiedsmarkering">Vlak</meta:user-defined>
    <meta:user-defined meta:name="DC.title">Besluit omgevingsvergunning reguliere procedure verleend Jouke Zietsmastraat 17 1022 L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1</meta:user-defined>
    <meta:user-defined meta:name="OVERHEIDop.GmbID/DC.identifier">gmb-2026-383131</meta:user-defined>
    <meta:user-defined meta:name="OVERHEIDop.versieInformatie"/>
  </office:meta>
</office:document-meta>
</file>