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Burgemeester de Weichshavenstraat 26 A1 t/m 26 A18, 5861AZ Wa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rgemeester de Weichshavenstraat 26 A1 t/m 26 A18, 5861AZ Wanssum - </text:span>het wijzigen van een loods in selfstorage units - zaaknummer Z2026-00007774 - ontvangstdatum 5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31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774</meta:user-defined>
    <meta:user-defined meta:name="DCTERMS.abstract">Betreft: Aanvraag Omgevingsvergunning - Burgemeester de Weichshavenstraat 26 A1 t/m 26 A18, 5861AZ Wanssum</meta:user-defined>
    <dc:language>nl</dc:language>
    <meta:user-defined meta:name="OVERHEIDop.locatietype/OVERHEIDop.gebiedsmarkering">Vlak</meta:user-defined>
    <meta:user-defined meta:name="DC.title">Omgevingsvergunning - aanvraag - regulier - Burgemeester de Weichshavenstraat 26 A1 t/m 26 A18, 5861AZ Wanssu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127</meta:user-defined>
    <meta:user-defined meta:name="OVERHEIDop.GmbID/DC.identifier">gmb-2026-383127</meta:user-defined>
    <meta:user-defined meta:name="OVERHEIDop.versieInformatie"/>
  </office:meta>
</office:document-meta>
</file>