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aan Niersenseweg 13A, 8171RE Vaassen (143880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bouwen van een woning aan Niersenseweg 13A, 8171RE Vaassen. </text:p>
            <text:p text:style-name="common-al">Datum aanvraag: 07-08-2026</text:p>
            <text:p text:style-name="common-al">Zaaknummer: 1438806</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3831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39097</meta:user-defined>
    <meta:user-defined meta:name="DCTERMS.abstract">Bekendmaking van Gemeente Ep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bouwen van een woning aan Niersenseweg 13A, 8171RE Vaassen (1438806)</meta:user-defined>
    <meta:user-defined meta:name="DCTERMS.W3CDTF/DCTERMS.available">2026-08-12</meta:user-defined>
    <meta:user-defined meta:name="DCTERMS.W3CDTF/OVERHEIDop.jaargang">2026</meta:user-defined>
    <meta:user-defined meta:name="OVERHEIDop.publicationIssue">383126</meta:user-defined>
    <meta:user-defined meta:name="OVERHEIDop.GmbID/DC.identifier">gmb-2026-383126</meta:user-defined>
    <meta:user-defined meta:name="OVERHEIDop.versieInformatie"/>
  </office:meta>
</office:document-meta>
</file>