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trokken aanvraag omgevingsvergunning KWS Infra Roosendaal, locatie  kadastraal bekend gemeente Oostburg, sectie E, nummer 449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Sluis hebben op 5 juni 2026 een aanvraag ontvangen van KWS Infra Roosendaal voor een omgevingsvergunning voor het opslaan van grond. De aanvraag is gepubliceerd op 17 juni 2026.</text:p>
            <text:p text:style-name="tussenkopcur">Ingetrokken aanvraag</text:p>
            <text:p text:style-name="common-al">Voor deze activiteit is er geen vergunningplicht. De aanvraag is ingetrokken door KWS Infra Roosendaal.</text:p>
            <text:p text:style-name="common-al">Wanneer u vragen heeft over deze zaak, kunt u contact opnemen met RUD Zeeland via <text:a xlink:href="mailto:frontoffice@rud-zeeland.nl" xlink:type="simple">frontoffice@rud-zeeland.nl</text:a> of via tel. 085-0878331. Ook kunt u hier terecht voor een mondelinge toelichting op de stukken.</text:p>
            <text:p text:style-name="last-al">De zaak staat geregistreerd onder kenmerk: Z2026-00004896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luis</text:p>
            </table:table-cell>
            <table:table-cell office:value-type="string" table:style-name="header.C">
              <text:p text:style-name="headerright"><text:span text:style-name="nr">Nr. 383125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12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12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Slui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luis</meta:user-defined>
    <meta:user-defined meta:name="OVERHEID.Gemeente/OVERHEID.authority">Sluis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Perceel</meta:user-defined>
    <meta:user-defined meta:name="DC.title">Ingetrokken aanvraag omgevingsvergunning KWS Infra Roosendaal, locatie  kadastraal bekend gemeente Oostburg, sectie E, nummer 4493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125</meta:user-defined>
    <meta:user-defined meta:name="OVERHEIDop.GmbID/DC.identifier">gmb-2026-383125</meta:user-defined>
    <meta:user-defined meta:name="OVERHEIDop.versieInformatie"/>
  </office:meta>
</office:document-meta>
</file>