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avaplein 14 1094H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egaliseren van de luchtbehandelingsinstallatie op het dak van het gebouw</text:p>
            <text:p text:style-name="common-al">Zaakadres: Javaplein 14 1094HW Amsterdam</text:p>
            <text:p text:style-name="common-al">Datum ontvangst: 10-07-2026</text:p>
            <text:p text:style-name="common-al">Zaaknummer: Z2026-030766</text:p>
            <text:p text:style-name="common-al">DSO-nummer: 202607100181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11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1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1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30766</meta:user-defined>
    <meta:user-defined meta:name="DCTERMS.abstract">legaliseren van de luchtbehandelingsinstallatie op het dak van het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Javaplein 14 1094HW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19</meta:user-defined>
    <meta:user-defined meta:name="OVERHEIDop.GmbID/DC.identifier">gmb-2026-383119</meta:user-defined>
    <meta:user-defined meta:name="OVERHEIDop.versieInformatie"/>
  </office:meta>
</office:document-meta>
</file>