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annerstraat 3 1033R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verlichte gevelreclame</text:p>
            <text:p text:style-name="common-al">Zaakadres: Scannerstraat 3 1033RV Amsterdam</text:p>
            <text:p text:style-name="common-al">Datum ontvangst: 23-07-2026</text:p>
            <text:p text:style-name="common-al">Zaaknummer: Z2026-032902</text:p>
            <text:p text:style-name="common-al">DSO-nummer: 20260723010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1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902</meta:user-defined>
    <meta:user-defined meta:name="DCTERMS.abstract">realiseren van verlichte gevel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cannerstraat 3 1033RV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15</meta:user-defined>
    <meta:user-defined meta:name="OVERHEIDop.GmbID/DC.identifier">gmb-2026-383115</meta:user-defined>
    <meta:user-defined meta:name="OVERHEIDop.versieInformatie"/>
  </office:meta>
</office:document-meta>
</file>