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tenaamstelling ligplaatsvergunning Nieuwe Achtergracht 69G 1018W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igplaatsvergunning Woonboot</text:p>
            <text:p text:style-name="common-al">Zaakadres: Nieuwe Achtergracht 69G 1018WL Amsterdam</text:p>
            <text:p text:style-name="common-al">Datum ontvangst: 03-08-2026</text:p>
            <text:p text:style-name="common-al">Zaaknummer: Z2026-03452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11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1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1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4521</meta:user-defined>
    <meta:user-defined meta:name="DCTERMS.abstract">Ligplaatsvergunning Woonboot</meta:user-defined>
    <dc:language>nl</dc:language>
    <meta:user-defined meta:name="OVERHEIDop.locatietype/OVERHEIDop.gebiedsmarkering">Punt</meta:user-defined>
    <meta:user-defined meta:name="DC.title">Aanvraag tenaamstelling ligplaatsvergunning Nieuwe Achtergracht 69G 1018WL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12</meta:user-defined>
    <meta:user-defined meta:name="OVERHEIDop.GmbID/DC.identifier">gmb-2026-383112</meta:user-defined>
    <meta:user-defined meta:name="OVERHEIDop.versieInformatie"/>
  </office:meta>
</office:document-meta>
</file>