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ransformeren van een gebied naar een woongebied met in totaal 83 woningen, bestaande uit eengezinswoningen en appartementen, aangevuld met een kleinschalige commerciele ruimte voor kantoorfunctie op de locatie Burgemeester de Raadtsingel 95 A te Dordrecht zaaknummer 900369309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transformeren van een gebied naar een woongebied met in totaal 83 woningen, bestaande uit eengezinswoningen en appartementen, aangevuld met een kleinschalige commerciele ruimte voor kantoorfunctie op de locatie Burgemeester de Raadtsingel 95 A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4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310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0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0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transformeren van een gebied naar een woongebied met in totaal 83 woningen, bestaande uit eengezinswoningen en appartementen, aangevuld met een kleinschalige commerciele ruimte voor kantoorfunctie op de locatie Burgemeester de Raadtsingel 95 A te Dordrecht zaaknummer 9003693098</meta:user-defined>
    <meta:user-defined meta:name="DCTERMS.W3CDTF/DCTERMS.available">2026-08-12</meta:user-defined>
    <meta:user-defined meta:name="DCTERMS.W3CDTF/OVERHEIDop.jaargang">2026</meta:user-defined>
    <meta:user-defined meta:name="OVERHEIDop.publicationIssue">383105</meta:user-defined>
    <meta:user-defined meta:name="OVERHEIDop.GmbID/DC.identifier">gmb-2026-383105</meta:user-defined>
    <meta:user-defined meta:name="OVERHEIDop.versieInformatie"/>
  </office:meta>
</office:document-meta>
</file>