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10 augustus 2026 verleend Woldweg tussen nummer 42 en 50, perceel G 5931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10 augustus 2026</text:p>
            <text:p text:style-name="common-al">Omschrijving: het plaatsen van rijplaten</text:p>
            <text:p text:style-name="common-al">Locatie: Woldweg tussen nummer 42 en 50, perceel G 5931 te Appingedam</text:p>
            <text:p text:style-name="common-al">Zaaknummer: Z2026-00004032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30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032</meta:user-defined>
    <meta:user-defined meta:name="DCTERMS.abstract">APV ontheffing: 10 augustus 2026 verleend voor het plaatsen van rijplaten op de locatie Woldweg tussen nummer 42 en 50, perceel G 5931 te Appingedam</meta:user-defined>
    <dc:language>nl</dc:language>
    <meta:user-defined meta:name="OVERHEIDop.locatietype/OVERHEIDop.gebiedsmarkering">Vlak</meta:user-defined>
    <meta:user-defined meta:name="DC.title">Kennisgeving besluit APV ontheffing: 10 augustus 2026 verleend Woldweg tussen nummer 42 en 50, perceel G 5931 te Apping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91</meta:user-defined>
    <meta:user-defined meta:name="OVERHEIDop.GmbID/DC.identifier">gmb-2026-383091</meta:user-defined>
    <meta:user-defined meta:name="OVERHEIDop.versieInformatie"/>
  </office:meta>
</office:document-meta>
</file>