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nabij Nieuweweg 3, 3621NL Breukelen - het kappen van een boom (wil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kappen van een boom (wilg) op de locatie nabij Nieuweweg 3, 3621NL Breukelen.</text:p>
            <text:p text:style-name="common-al">Datum besluit: 7 augustus 2026</text:p>
            <text:p text:style-name="common-al">Zaaknummer: Z2026-00001468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468 tot 21 september 2026 inzien. Dit kan via de knop 'Bekijk documenten' aan de linkerkant van deze pagina, onder het kopje 'Extra informatie'. U kunt ook de link jeleefomgeving.nl/inzien/823214527/7a8bd97a-ac2f-40a3-8a72-a4bcc195c34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30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68</meta:user-defined>
    <meta:user-defined meta:name="DCTERMS.abstract">Betreft: Beschikking op aanvraag op locatie nabij Nieuweweg 3, 3621NL Breukel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Beschikking op aanvraag omgevingsvergunning nabij Nieuweweg 3, 3621NL Breukelen - het kappen van een boom (wilg)</meta:user-defined>
    <meta:user-defined meta:name="OVERHEIDop.datumEindeReactietermijn">2026-09-21</meta:user-defined>
    <meta:user-defined meta:name="OVERHEIDop.terinzageleggingBG">https://jeleefomgeving.nl/inzien/823214527/7a8bd97a-ac2f-40a3-8a72-a4bcc195c34c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86</meta:user-defined>
    <meta:user-defined meta:name="OVERHEIDop.GmbID/DC.identifier">gmb-2026-383086</meta:user-defined>
    <meta:user-defined meta:name="OVERHEIDop.versieInformatie"/>
  </office:meta>
</office:document-meta>
</file>