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tte - Weg naar de Hooiweide 1a (Verlenging beslistermijn Omgevingswe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oensdrecht maken bekend dat zij in het kader van de Omgevingswet hebben besloten voor de volgende aanvraag de beslistermijn te verlengen met een termijn van maximaal 6 weken.</text:p>
            <text:p text:style-name="common-al"/>
            <text:p text:style-name="common-al">Weg naar de Hooiweide 1a, 4645 JL te Putte</text:p>
            <text:p text:style-name="common-al">TGV vervangen TVS, Hooiweide</text:p>
            <text:p text:style-name="common-al">Ontvangen 18 jun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oogerheide, 13 augustus 2026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30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Putte - Weg naar de Hooiweide 1a (Verlenging beslistermijn Omgevingswet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84</meta:user-defined>
    <meta:user-defined meta:name="OVERHEIDop.GmbID/DC.identifier">gmb-2026-383084</meta:user-defined>
    <meta:user-defined meta:name="OVERHEIDop.versieInformatie"/>
  </office:meta>
</office:document-meta>
</file>