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de aanvraag evenementenvergunning Plukdagen Stokhorst  Gro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augustus 2026 een besluit genomen op de aanvraag voor een evenementenvergunning voor de Plukdagen bij de Stokhorst met zaaknummer Z2026-00001232 op locatie Schraleweidsestraat 3, 6923SG Groessen. De evenementenvergunning is toegekend. Het evemement vindt plaats op:</text:p>
            <text:p text:style-name="common-al">05 september 2026 en 06 september 2026 van 09:00 uur tot 17:00 uur,</text:p>
            <text:p text:style-name="common-al">12 september 2026 en 13 september 2026 van 09:00 uur tot 17:00 uur,</text:p>
            <text:p text:style-name="common-al">19 september 2026 en 20 september 2026 van 09:00 uur tot 17:00 uur,</text:p>
            <text:p text:style-name="common-al">26 september 2026 en 27 september 2026 van 09:00 uur tot 17:00 uur,</text:p>
            <text:p text:style-name="common-al"/>
            <text:p text:style-name="common-al">
            <text:span text:style-name="nadrukvet">Inzage</text:span>
          </text:p>
            <text:p text:style-name="common-al">De stukken liggen ter inzage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</text:a> richten aan gemeente Duiven, team Vergunningen, Toezicht &amp; Handhaving, postbus 6, 6920 AA te Duiven. De termijn voor het indienen van een bezwaar bedraagt 6 weken en eindigt op 21 september 2026. Voor meer informatie kunt u contact opnemen via apv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8308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uiven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232</meta:user-defined>
    <meta:user-defined meta:name="DCTERMS.abstract">Betreft: Beschikking op aanvraag op locatie Schraleweidsestraat 3, 6923SG Groessen</meta:user-defined>
    <dc:language>nl</dc:language>
    <meta:user-defined meta:name="OVERHEIDop.locatietype/OVERHEIDop.gebiedsmarkering">Vlak</meta:user-defined>
    <meta:user-defined meta:name="DC.title">Kennisgeving besluit op de aanvraag evenementenvergunning Plukdagen Stokhorst  Groess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81</meta:user-defined>
    <meta:user-defined meta:name="OVERHEIDop.GmbID/DC.identifier">gmb-2026-383081</meta:user-defined>
    <meta:user-defined meta:name="OVERHEIDop.versieInformatie"/>
  </office:meta>
</office:document-meta>
</file>