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tte - Putseweg ong. (voormalig Glatt-terrein) (Verlenging beslistermijn Omgevingswe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oensdrecht maken bekend dat zij in het kader van de Omgevingswet hebben besloten voor de volgende aanvraag de beslistermijn te verlengen met een termijn van maximaal 6 weken.</text:p>
            <text:p text:style-name="common-al"/>
            <text:p text:style-name="common-al">Putseweg ong. te Putte (voormalig Glatt-terrein)</text:p>
            <text:p text:style-name="common-al">Nieuwbouw 226 woningen voor arbeidsmigranten (technische aanvraag)</text:p>
            <text:p text:style-name="common-al">Ontvangen 11 mei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oogerheide, 13 augustus 2026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830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Putte - Putseweg ong. (voormalig Glatt-terrein) (Verlenging beslistermijn Omgevingswet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80</meta:user-defined>
    <meta:user-defined meta:name="OVERHEIDop.GmbID/DC.identifier">gmb-2026-383080</meta:user-defined>
    <meta:user-defined meta:name="OVERHEIDop.versieInformatie"/>
  </office:meta>
</office:document-meta>
</file>