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Biewengalaan 2, 9914TD Zee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eft de gemeente Eemsdelta een aanvraag ontvangen voor het uitbreiden van een bestaande melkveestal op de locatie Biewengalaan 2, 9914TD Zeerijp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30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59</meta:user-defined>
    <meta:user-defined meta:name="DCTERMS.abstract">7 augustus 2026 voor het uitbreiden van een bestaande melkveestal op de locatie Biewengalaan 2, 9914TD Zeerijp.</meta:user-defined>
    <dc:language>nl</dc:language>
    <meta:user-defined meta:name="OVERHEIDop.locatietype/OVERHEIDop.gebiedsmarkering">Vlak</meta:user-defined>
    <meta:user-defined meta:name="DC.title">Kennisgeving ontvangst aanvraag omgevingsvergunning Biewengalaan 2, 9914TD Zeerij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3079</meta:user-defined>
    <meta:user-defined meta:name="OVERHEIDop.GmbID/DC.identifier">gmb-2026-383079</meta:user-defined>
    <meta:user-defined meta:name="OVERHEIDop.versieInformatie"/>
  </office:meta>
</office:document-meta>
</file>