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luifel aan het pand aan de Ruiterskwartier 91, 8911 BR Leeuwarden (OV-2026-039105)</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luifel aan het pand aan de Ruiterskwartier 91, 8911 BR Leeuwarden. Bij ons geregistreerd onder kenmerk: OV-2026-039105.</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6-08-2026. De gemeente Leeuwarden neemt daarover waarschijnlijk voor 01-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30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05</meta:user-defined>
    <dc:language>nl</dc:language>
    <meta:user-defined meta:name="OVERHEIDop.locatietype/OVERHEIDop.gebiedsmarkering">Punt</meta:user-defined>
    <meta:user-defined meta:name="DC.title">Aanvraag omgevingsvergunning voor het realiseren van een luifel aan het pand aan de Ruiterskwartier 91, 8911 BR Leeuwarden (OV-2026-039105)</meta:user-defined>
    <meta:user-defined meta:name="DCTERMS.W3CDTF/DCTERMS.available">2026-08-12</meta:user-defined>
    <meta:user-defined meta:name="DCTERMS.W3CDTF/OVERHEIDop.jaargang">2026</meta:user-defined>
    <meta:user-defined meta:name="OVERHEIDop.publicationIssue">383072</meta:user-defined>
    <meta:user-defined meta:name="OVERHEIDop.GmbID/DC.identifier">gmb-2026-383072</meta:user-defined>
    <meta:user-defined meta:name="OVERHEIDop.versieInformatie"/>
  </office:meta>
</office:document-meta>
</file>