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15, Portlandse Baan 94029.0 - 428783.0 (R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aanvraag omgevingsvergunning ontvangen voor het plaatsen van een focusflitser op de Portlandse Baan in Barendrecht locatie Portlandse Baan 94029.0 - 428783.0 (RD). De aanvraag is geregistreerd onder zaaknummer Z2026-00000715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15</meta:user-defined>
    <meta:user-defined meta:name="DCTERMS.abstract">Betreft: het plaatsen van een focusflitser op de Portlandse Baan in Barendrecht [Z2026-00000715], Portlandse Baan 94029.0 - 428783.0 (RD)</meta:user-defined>
    <dc:language>nl</dc:language>
    <meta:user-defined meta:name="OVERHEIDop.locatietype/OVERHEIDop.gebiedsmarkering">Punt</meta:user-defined>
    <meta:user-defined meta:name="DC.title">Kennisgeving aanvraag omgevingsvergunning Z2026-00000715, Portlandse Baan 94029.0 - 428783.0 (RD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65</meta:user-defined>
    <meta:user-defined meta:name="OVERHEIDop.GmbID/DC.identifier">gmb-2026-383065</meta:user-defined>
    <meta:user-defined meta:name="OVERHEIDop.versieInformatie"/>
  </office:meta>
</office:document-meta>
</file>