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274, Voordijk 361, 2993BB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4 augustus 2026 een besluit genomen op de aanvraag omgevingsvergunning Z2026-00000274 voor verbouwen (monumentale) woonboerderij naar 4 appartementen (bouwtechnisch) op locatie, Voordijk 361, 2993BB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Technische bouwactiviteit - artikel 5.1, lid 2,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5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74</meta:user-defined>
    <meta:user-defined meta:name="DCTERMS.abstract">Betreft: verbouwen (monumentale) woonboerderij naar 4 appartementen (bouwtechnisch) [Z2026-00000274], Voordijk 361, 2993BB Barendrecht</meta:user-defined>
    <dc:language>nl</dc:language>
    <meta:user-defined meta:name="OVERHEIDop.locatietype/OVERHEIDop.gebiedsmarkering">Vlak</meta:user-defined>
    <meta:user-defined meta:name="DC.title">Kennisgeving besluit omgevingsvergunning Z2026-00000274, Voordijk 361, 2993BB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63</meta:user-defined>
    <meta:user-defined meta:name="OVERHEIDop.GmbID/DC.identifier">gmb-2026-383063</meta:user-defined>
    <meta:user-defined meta:name="OVERHEIDop.versieInformatie"/>
  </office:meta>
</office:document-meta>
</file>